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0a3267" officeooo:paragraph-rsid="00098341" style:font-size-asian="14pt" style:font-size-complex="14pt"/>
    </style:style>
    <style:style style:name="P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1" fo:font-size="14pt" officeooo:rsid="00188010" officeooo:paragraph-rsid="00098341" fo:background-color="transparent" style:font-size-asian="14pt" style:language-asian="en" style:country-asian="US" style:font-name-complex="Times New Roman" style:font-size-complex="14pt"/>
    </style:style>
    <style:style style:name="P3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098341" fo:background-color="transparent"/>
    </style:style>
    <style:style style:name="P4" style:family="paragraph" style:parent-style-name="Text_20_body">
      <style:paragraph-properties fo:line-height="115%" fo:text-align="justify" style:justify-single-word="false"/>
      <style:text-properties style:font-name="Times New Roman1" fo:font-size="14pt" officeooo:paragraph-rsid="00098341"/>
    </style:style>
    <style:style style:name="P5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098341"/>
    </style:style>
    <style:style style:name="T1" style:family="text">
      <style:text-properties officeooo:rsid="000a1edc"/>
    </style:style>
    <style:style style:name="T2" style:family="text">
      <style:text-properties fo:color="#000000" loext:opacity="100%" fo:background-color="transparent" loext:char-shading-value="0"/>
    </style:style>
    <style:style style:name="T3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name-complex="Times New Roman" style:font-size-complex="14pt"/>
    </style:style>
    <style:style style:name="T4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name-complex="Times New Roman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20.06.2025</text:p>
      <text:p text:style-name="P4"><text:span text:style-name="T1">10</text:span>. О проведении экспертно-аналитического мероприятия</text:p>
      <text:p text:style-name="P5">Основание: Распоряжение контрольно-счетной палаты муниципального образования Курганинский район 11.06.2025 года № 36-РО.</text:p>
      <text:p text:style-name="P5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2">постановления администрации муниципального образования Курганинский район </text:span><text:span text:style-name="T3">«О внесении изменений в постановление администрации муниципального образования Курганинский район от 15 августа 2024 года № 782 № «Об утверждении муниципальной программы муниципального образования Курганинский район </text:span><text:span text:style-name="T4">«</text:span><text:span text:style-name="T3">Социальная поддержка граждан» </text:span><text:span text:style-name="T4">на 2025-20</text:span><text:span text:style-name="T3">30</text:span><text:span text:style-name="T4"> годы»</text:span><text:span text:style-name="T2">.</text:span></text:p>
      <text:p text:style-name="P3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2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7-11T13:14:08.072000000</meta:creation-date>
    <dc:date>2025-07-11T13:14:17.383000000</dc:date>
    <meta:editing-duration>PT9S</meta:editing-duration>
    <meta:editing-cycles>1</meta:editing-cycles>
    <meta:document-statistic meta:table-count="0" meta:image-count="0" meta:object-count="0" meta:page-count="1" meta:paragraph-count="6" meta:word-count="127" meta:character-count="1196" meta:non-whitespace-character-count="1074"/>
    <meta:generator>LibreOffice/7.3.4.2$Windows_X86_64 LibreOffice_project/728fec16bd5f605073805c3c9e7c4212a0120dc5</meta:generator>
  </office:meta>
</office:document-meta>
</file>